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T1" style:family="text">
      <style:text-properties style:text-position="super 58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Reopening of Sanctuary Services September 20</text:p>
      <text:p text:style-name="P1"/>
      <text:p text:style-name="P1">After much prayer and preparation, the Church Council working with pastor Keith has decided to restart services in the sanctuary beginning on Sunday September 20. <text:s/>To protect the health and safety of all attending the services, we will follow the proposed reopening procedures that were included in last month's newsletter. <text:s/>Those procedures are included again in this newsletter and will be posted on the church website and distributed on the email newslist. <text:s/>Please review the recommended procedures. <text:s/>These procedures are designed to allow us to reopen as safely as possible.</text:p>
      <text:p text:style-name="P1"/>
      <text:p text:style-name="P1">This is an exciting time, long awaited by many. <text:s/>We hope that we can all work together to make this a joyous time for Grace Church. <text:s/>We look forward to seeing many of you on the 20<text:span text:style-name="T1">th</text:span>. <text:s/>We also realize that many may not feel comfortable attending a sanctuary service. <text:s/>For this reason, we will continue to offer the service online, both in live streaming version and recorded for presentation on Facebook. <text:s/>We hope that by offering a variety of formats, we can reach larger numbers of our church family and the community. <text:s/></text:p>
      <text:p text:style-name="P1"/>
      <text:p text:style-name="P1">If you have questions regarding the reopening plan, please call the church office, 740-654-0565 <text:s/>or call Jack Patterson <text:s/>740-653-5750. <text:s/>Bless you, and we look forward to you joining us on the 20<text:span text:style-name="T1">th</text:span> for this special service.</text:p>
      <text:p text:style-name="P1"/>
      <text:p text:style-name="P1">Please note: <text:s/>The decision to reopen is based on the county's current status during this health crisis. <text:s/>Should there be some major change, we will be in touch with you using DialMyCalls and the email newslist to notify you of any change in plan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ack Patterson</meta:initial-creator>
    <meta:creation-date>2020-08-30T17:50:47.69</meta:creation-date>
    <meta:document-statistic meta:table-count="0" meta:image-count="0" meta:object-count="0" meta:page-count="1" meta:paragraph-count="5" meta:word-count="269" meta:character-count="1612"/>
    <dc:date>2020-08-30T18:07:25.49</dc:date>
    <dc:creator>Jack Patterson</dc:creator>
    <meta:editing-duration>PT1M27S</meta:editing-duration>
    <meta:editing-cycles>1</meta:editing-cycles>
    <meta:generator>OpenOffice/4.1.3$Win32 OpenOffice.org_project/413m1$Build-9783</meta:generator>
  </office:meta>
</office:document-meta>
</file>